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Mangal1" svg:font-family="Mangal"/>
    <style:font-face style:name="Aptos" svg:font-family="Aptos" style:font-family-generic="roman" style:font-pitch="variable"/>
    <style:font-face style:name="Aptos Display" svg:font-family="'Aptos Display'"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ystem" style:font-pitch="variable"/>
  </office:font-face-decls>
  <office:automatic-styles>
    <style:style style:name="P1" style:family="paragraph" style:parent-style-name="Standard">
      <style:paragraph-properties fo:text-align="justify" style:justify-single-word="false"/>
    </style:style>
    <style:style style:name="P2" style:family="paragraph" style:parent-style-name="Standard">
      <style:paragraph-properties fo:text-align="justify" style:justify-single-word="false"/>
      <style:text-properties fo:color="#275317" fo:font-weight="bold" style:font-weight-asian="bold" style:font-weight-complex="bold"/>
    </style:style>
    <style:style style:name="P3" style:family="paragraph" style:parent-style-name="Standard">
      <style:paragraph-properties fo:margin-left="0.635cm" fo:margin-right="0cm" fo:text-align="justify" style:justify-single-word="false" fo:text-indent="0cm" style:auto-text-indent="false"/>
    </style:style>
    <style:style style:name="P4" style:family="paragraph" style:parent-style-name="Standard" style:master-page-name="Standard">
      <style:paragraph-properties fo:text-align="center" style:justify-single-word="false" style:page-number="auto"/>
      <style:text-properties fo:color="#275317" fo:font-weight="bold" style:font-weight-asian="bold" style:font-weight-complex="bold"/>
    </style:style>
    <style:style style:name="P5" style:family="paragraph" style:parent-style-name="Standard">
      <style:paragraph-properties fo:text-align="center" style:justify-single-word="false"/>
      <style:text-properties fo:color="#275317" fo:font-weight="bold" style:font-weight-asian="bold" style:font-weight-complex="bold"/>
    </style:style>
    <style:style style:name="P6" style:family="paragraph" style:parent-style-name="Standard">
      <style:paragraph-properties fo:text-align="justify" style:justify-single-word="false"/>
      <style:text-properties fo:color="#275317" fo:font-weight="bold" style:font-weight-asian="bold" style:font-weight-complex="bold"/>
    </style:style>
    <style:style style:name="P7" style:family="paragraph" style:parent-style-name="Standard">
      <style:paragraph-properties fo:text-align="justify" style:justify-single-word="false"/>
      <style:text-properties fo:font-weight="bold" style:font-weight-asian="bold" style:font-weight-complex="bold"/>
    </style:style>
    <style:style style:name="P8" style:family="paragraph" style:parent-style-name="List_20_Paragraph">
      <style:paragraph-properties fo:text-align="justify" style:justify-single-word="false"/>
    </style:style>
    <style:style style:name="P9" style:family="paragraph" style:parent-style-name="List_20_Paragraph" style:list-style-name="WWNum2">
      <style:paragraph-properties fo:text-align="justify" style:justify-single-word="false"/>
    </style:style>
    <style:style style:name="P10" style:family="paragraph" style:parent-style-name="List_20_Paragraph" style:list-style-name="WWNum4">
      <style:paragraph-properties fo:text-align="justify" style:justify-single-word="false"/>
      <style:text-properties fo:font-weight="bold" style:font-weight-asian="bold" style:font-weight-complex="bold"/>
    </style:style>
    <style:style style:name="P11" style:family="paragraph" style:parent-style-name="List_20_Paragraph" style:list-style-name="WWNum5">
      <style:paragraph-properties fo:text-align="justify" style:justify-single-word="false"/>
      <style:text-properties fo:font-weight="bold" style:font-weight-asian="bold" style:font-weight-complex="bold"/>
    </style:style>
    <style:style style:name="P12" style:family="paragraph" style:parent-style-name="List_20_Paragraph">
      <style:paragraph-properties fo:margin-left="0cm" fo:margin-right="0cm" fo:text-align="justify" style:justify-single-word="false" fo:text-indent="0cm" style:auto-text-inden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Delegiertenversammlung des Dachshund-Club Nordbayern</text:p>
      <text:p text:style-name="P5">Samstag, den 11.4.2026 Waldrestaurant Schiesshaus in Erlenstegen</text:p>
      <text:p text:style-name="P2">Top 1 Begrüßung, Feststellung der Beschlussfähigkeit</text:p>
      <text:p text:style-name="P1">Frau Dr. Duschner begrüßt alle Anwesenden. Zur Delegiertenversammlung wurde form- und fristgerecht geladen. Es sind 32 Delegierte anwesend. <text:s text:c="2"/>Die Versammlung ist beschlussfähig und es bestehen keine Änderungswünsche zur Tagesordnung. <text:s/>Frau Dr. Duschner bittet alle Anwesenden zum Totengedenken. </text:p>
      <text:p text:style-name="P2">Top 2 Bericht der ersten Vorsitzenden</text:p>
      <text:p text:style-name="P1">Die Leitlinien zur Auslegung und zum Vollzug des Ausstellungsverbots von § 10 der Tierschutzhundeverordnung wurde veröffentlicht. Der VDH wurde von den Behörden informiert, mit der Anmerkung die Leitlinien nicht an seine Mitglieder weiterzugeben. Der § 10 der TSchHVO beinhaltet ein Ausstellungsverbot für Hunde, welche tierschutzwidrige Amputationen bzw. Teilamputationen von Körperteilen u. o. sogenannte Qualzuchtmerkmale aufweisen. Als Bewertungsgrundlage wurde das Gutachten der Sachverständigengruppe Tierschutz und Heimtierzucht des Bundesministeriums für Ernährung und Landwirtschaft von 2025 herangezogen. <text:s/>Nach Ansicht der Arbeitsgemeinschaft Tierschutz ist ein bundesweit einheitlicher Umgang der Veterinärbehörden mit Veranstaltungen, welche unter § 10 TSchHuV fallen, anzustreben. Der Anwendungsbereich erstreckt sich auf alle Veranstaltungen, bei denen Hunde verglichen, geprüft oder beurteilt werden. <text:s/>Bei dieser Leitlinie handelt es sich um eine Empfehlung. Rassehundeausstellungen, Körveranstaltungen und Zuchtschauen sind nach Ansicht des Arbeitskreis Tierschutz Veranstaltungen im Sinne dieser Vorschrift. Darunter fallen auch Züchtertreffen und Züchterspaziergänge sowie Jagdmessen mit Hunden. Nicht darunter fallen die Ausbildung und Prüfung von Jagdhunden oder BHP-Kurse. Durch das Verbot soll der Zuchtanreiz genommen werden und gleichzeitig soll verhindert werden, dass diese Hunde von einem Publikum wahrgenommen werden und dadurch die Nachfrage nach diesen Hunden steigt. <text:s/>Zur Beurteilung von Qualzuchtmerkmalen ist eine tierärztliche Einzelprüfung für jeden Hund nötig. Einen Rechtsanspruch für den pauschalen Ausschluss von Hunderassen gibt es nicht. Es wurde eine Tabelle als Entscheidungshilfe für Behörden entwickelt. Bezüglich der CDDY sieht die Leitlinie vor, dass Dackel nur bei Vorliegen einer max. ein Jahr alten tierärztlichen Bescheinigung über röntgenologische Untersuchung der Bandscheiben ohne Befund (keine Kalzifizierung) oder der Vorlage eines Gentests mit dem Ergebnis N /N ausgestellt werden dürfen. Auf Grund dieser Leitlinien wurde die CACIB in Rieden Kreuth für dieses Jahr abgesagt. <text:s/>Es bleibt abzuwarten, wie die einzelnen Veterinärämter mit diesen Leitlinien umgehen. <text:s/>Der DTK steht im engen Austausch mit dem VDH. Gemeinsam werden die rechtlichen Rahmenbedingungen sorgfältig geprüft und soweit erforderlich, entsprechende rechtliche Schritte vorbereitet. </text:p>
      <text:p text:style-name="P7">Rückenscreening</text:p>
      <text:p text:style-name="P1">Erste Ergebnisse des Rückenscreenings liegen vor. Es wurden 731 Hunde ausgewertet. Davon 217 Hunde ohne Kalzifizierung, maximal wurden fünf Kalzifizierungen festgestellt. N/N Hunde zeigen meist keine Kalzifizierung, CDDY/n Hunde zeigen zu 50 % <text:s/>keine <text:soft-page-break/>Kalzifizierung. <text:s/>Im Rahmen einer Doktorarbeit werden die Daten zur Röntgen und <text:s/>CDDY ausgewertet. CDDY ist ein Risikofaktor, nicht aber die Erkrankung. </text:p>
      <text:p text:style-name="P1"/>
      <text:p text:style-name="P7">IT-Programme des DTK</text:p>
      <text:p text:style-name="P1">Die IT-Programme werden weiterhin bearbeitet, mit dem Ziel ein Programm zu schaffen, welches alle Bereiche des DTK abdeckt. <text:s/>Zusätzlich wird eine App geschaffen mit unterschiedlichen Berechtigungen für die Mitglieder. <text:s/>Die Planung der Software ist abgeschlossen und soll innerhalb der nächsten beiden Jahre realisiert werden. <text:s/>Bei Problemen ist Herr Schütz ein kompetenter Ansprechpartner, er bietet auch Schulungen an. </text:p>
      <text:p text:style-name="P1">Die neue Homepage des DTK ist noch immer nicht fertig, darum läuft die alte parallel weiter. Erfreulicherweise werden die Ahnentafeln inzwischen innerhalb von Rund einer Woche ausgestellt. Ziel von Herrn Rammacher ist, dass jeder Mitarbeiter Ahnentafeln ausstellen kann. Die Eintragung von Prüfungsergebnissen und Zuchtschauen wird derzeit von ehrenamtlichen Mitarbeitern erledigt. </text:p>
      <text:p text:style-name="P1"/>
      <text:p text:style-name="P7">Schliefanlage</text:p>
      <text:p text:style-name="P1">Das Grundstück der Schliefanlage wurde zum 31.12.2025 gekündigt. Ursprünglich wollte die BaySF die darauf stehende Hütte übernehmen. <text:s/>Nach dem Treffen zwischen Herrn Winnibald Heinl, Frau Dr. Duschner und Vertretern der BaySF am 20.10.2014 stand fest, alle Hütten inkl. Fundament sowie Schliefröhren müssen abgebaut werden und das gesamte Material entsorgt werden. Der Zaun und der Brunnen werden übernommen. Der DCN hatte das Jahr 2025 Zeit für einen pachtfreien Rückbau. Es wurden Angebote für den Rückbau der Firma Bücherl (ca. 27 000 € brutto) und der Firma Weigler ( 25 000 € brutto) eingeholt. <text:s/>Für die Hütte samt Holz und Pflastersteine konnte über ebay Kleinanzeigen jemand gefunden werden der diese abgebaut und mitgenommen hat. Die Firma Mohr aus Winkelhaid hat ein Angebot für den restlichen Rückbau inklusiver Entsorgung in Höhe von 8996,40 € inkl. MwSt. abgegeben. Daraufhin wurde die Firma Mohr mit dem Rückbau beauftragt und Ende November wurde die Schliefanlage vollständig abgerissen. Dabei kamen beachtliche Mengen an Beton, besonders unter dem Fuchszwinger zum Vorschein. Frau Dr. Bilder zeigt der Versammlung dazu Bilder. </text:p>
      <text:p text:style-name="P1"/>
      <text:p text:style-name="P1"/>
      <text:p text:style-name="P7">WUT-Sitzung</text:p>
      <text:p text:style-name="P1">Die WUT wurde in einen eingetragenen Verein überführt und die neue Satzung wurde beim Amtsgericht Duisburg eingetragen. <text:s/>Die Mitglieder sind Vereine. <text:s/>Der Vorstand setzt sich aus dem 1. und 2. Vorsitzenden und zwei Beisitzern zusammen. <text:s/>Geschäftsführerin in Baronin Silke von Stackelberg. <text:s/>Ein Thema war der Standard der FCI bezüglich des weißen Brustflecks und des Bodenabstands. Vorschlag war weiße Flecken an der Brust je nach <text:soft-page-break/>Ausmaß mit Formwertminderung zu belegen. Vorteil dabei ist eine flexiblere Beurteilung durch den Zuchtrichter basierend auf der Gesamterscheinung und dem Ausmaß. <text:s/></text:p>
      <text:p text:style-name="P1">Der Bodenabstand muss ein Drittel der Widerristhöhe betragen. Ein größerer Bodenabstand ist unerwünscht. <text:s/>Eine Überschreitung um 10 % gilt nicht als Fehler, eine Unterschreitung gilt als zuchtausschließender Fehler. </text:p>
      <text:p text:style-name="P1"/>
      <text:p text:style-name="P7">JKA-Sitzung am 21.2.2026</text:p>
      <text:p text:style-name="P1">Thema war die Unterbringung von Hunden in Hundeboxen unter Tierschutzaspekten. Hierzu stellte Hr. Dr. David Jäger seine Dissertation dazu vor. Die wissenschaftliche Datensammlung fand bei der Bundeswehr mit Diensthunden statt. Die Unterbringung von Hunden in der Autobox wurde nach den Auslegungen des TSchG auf eine halbe Stunde begrenzt, resultierend auf einer Studie, dass Hunde alle 20-30 Minuten einen Stellungswechsel vornehmen. Ist das dem Hund nicht möglich, entsteht Stress. Zur Datenerhebung wurden Hunde der Bundeswehr herangezogen, die die Unterbringung in Boxen gewohnt sind. Gemessen wurde der Cortisolspiegel aus dem Speichel der Hunde, gleichzeitig wurden die Hunde per Kamera überwacht. Im Ergebnis kam heraus, dass Hunde die an Boxen gewohnt sind auch nach längerem Aufenthalt keine Anzeichen von Stress zeigen. Ziel ist es ein realistisches Zeitfenster zu finden, welches einem Einsatz als Rettungs- , Jagdhund oder sonstigem Gebrauchshund gerecht wird und gleichzeitig mit dem Tierschutz vereinbar ist. </text:p>
      <text:p text:style-name="P1"/>
      <text:p text:style-name="P7">VDH Landesverband Franken Oberpfalz</text:p>
      <text:p text:style-name="P1">Neue Vorsitzende ist Cornelia Wild. Am 01.03.2026 fand die Mitgliederversammlung statt. Themen waren Ausstellungen und Auflagen der Veterinärämter. Die Ausstellung in Kreuth entfällt 2026. </text:p>
      <text:p text:style-name="P1"/>
      <text:p text:style-name="P2">Top 3 Ehrungen</text:p>
      <text:p text:style-name="P1">Eugen Bach -&gt; Goldene Nadel <text:s/>DCN</text:p>
      <text:p text:style-name="P1">Peter Schlee -&gt; 40 Jahre DCN -DTK</text:p>
      <text:p text:style-name="P1">Die Ehrungen für 125 Jahre DCN wurden vertagt, da die Nadeln nicht rechtzeitig ankamen. Die Firma, von der die Nadeln bisher bezogen wurden, gibt es nicht mehr, es wurde eine neue Firma beauftragt. Die Ehrungen werden im Laufe des Jahres nachgeholt. </text:p>
      <text:p text:style-name="P1">Jagdliche Ehrungen:</text:p>
      <text:list xml:id="list8308169768550896713" text:style-name="WWNum2">
        <text:list-item>
          <text:p text:style-name="P9">Anni von der Enzianwiese 1267,5 Punkte, Führer Christian Frey</text:p>
        </text:list-item>
        <text:list-item>
          <text:p text:style-name="P9">Coco vom Kürassier 1011Punkte, Führer Kilian Schwab (nicht anwesend) </text:p>
        </text:list-item>
      </text:list>
      <text:p text:style-name="P1">Formschönster Hund:</text:p>
      <text:p text:style-name="P1"><text:soft-page-break/>Helena von Rauhenstein, Marlis Müller. (Herr Streng übernimmt die Auszeichnung stellvertretend)</text:p>
      <text:p text:style-name="P2">Top 4 Bericht Schatzmeister</text:p>
      <text:list xml:id="list21088547160917093" text:style-name="WWNum4">
        <text:list-item>
          <text:p text:style-name="P10">Bericht der Kassenführung</text:p>
        </text:list-item>
      </text:list>
      <text:p text:style-name="P1">Frau Vetter hat die Kassenführung nach wie vor vorübergehend übernommen, da noch immer kein neuer Schatzmeister gefunden wurde und trägt den Kassenbericht vor. </text:p>
      <text:p text:style-name="P1">Anfangsbestände</text:p>
      <text:p text:style-name="P1">Kasse Geschäftsstelle <text:s/><text:tab/>105,09 €</text:p>
      <text:p text:style-name="P1">Girokonto <text:tab/><text:tab/><text:tab/>4925,95 € </text:p>
      <text:p text:style-name="P1">Cash Konto<text:tab/><text:tab/><text:tab/>20514, 58 € </text:p>
      <text:p text:style-name="P1">Endbestände</text:p>
      <text:p text:style-name="P1">Kasse Geschäftsstelle <text:tab/>118,05 € </text:p>
      <text:p text:style-name="P1">Girokonto<text:tab/><text:tab/>6298,53 € </text:p>
      <text:p text:style-name="P1">Cash Konto<text:tab/><text:tab/>10514,22 € </text:p>
      <text:p text:style-name="P1">Mitgliederstand Januar 1248 Mitglieder, Dezember 1323 Mitglieder. </text:p>
      <text:p text:style-name="P1">Ausführlicher Kassenbericht siehe Anlage. </text:p>
      <text:p text:style-name="P1">Frau Vetter berichtet, dass die Zahlungsmoral schlecht ist und für Bankrückläufer Kosten bis zu 8 € anfallen. <text:s/>Nichtzahler wurden gekündigt. </text:p>
      <text:list xml:id="list30343576" text:continue-numbering="true" text:style-name="WWNum4">
        <text:list-item>
          <text:p text:style-name="P10">Bericht Kassenprüfer</text:p>
        </text:list-item>
      </text:list>
      <text:p text:style-name="P1">Herr Pierenkemper spricht die Problematik an, dass 2800 € nicht bezahlte Mitgliedsbeiträge zzgl. Gebühren existieren. </text:p>
      <text:p text:style-name="P1">Herr Pierenkemper schlägt die Entlastung des Vorstandes vor. Delegierte Frau Glitz meldet sich mit dem Einwand, der Kassenbericht würde nicht mit der per Mail verschickten Liste übereinstimmen. Herr Pierenkemper, Frau Vetter, Frau Dr. Duschner und Frau Glitz stellen nach Abgleich fest, dass die Ursache beim Programm Vereinsmanager liegt. Die Kosten für den Rückbau der Schliefanlage kamen aus den Rücklagen und sind daher im Vereinsmanager nicht erfasst. Herr Pierenkemper bittet die Versammlung um Entlastung der Vorstandschaft, diese wurde einstimmig beschlossen. </text:p>
      <text:p text:style-name="P1">Frau Dr. Duschner schlägt vor, dass grüne Blatt auf vier Ausgaben pro Jahr zu reduzieren, um Kosten einzusparen. Bei zwei eingesparten Ausgaben würden 1600 € Porto und 300 € fürs Etikettieren eingespart, sowie zwei Auflagen (a 24 Seiten) 3600 €. <text:s/>Die Gesamtersparnis läge dabei bei rund 5500 €. <text:s/>Frau Dr. Duschner stellt diesen Einsparvorschlag in der Versammlung zur Diskussion. <text:s/>Herr Jehle spricht sich strikt gegen diese Einsparung aus, er findet jetzt ist schon wenig Platz für die Sektionen. <text:s/>Herr Geyer pflichtet Herrn Jehle bei, er findet eine Digitalisierung des Heftes schlecht. Herr Bach fragt, wie sich die Druckkosten bei vier Ausgaben verändern. Frau Vetter führt aus, dass sie sich erkundigt, hat welche <text:soft-page-break/>Einsparmöglichkeiten beim Heft gegeben sind. Dabei kam heraus, dass das größte Sparpotential in der Reduzierung der Ausgaben liegt. Herr Pierenkemper sagt der Verein könne sich das Heft kaum noch leisten und schlägt vor, dass die Sektionen für die Zukunft E-Mail-Adressen der Mitglieder sammeln sollen und man langfristig auf eine digitale Ausgabe umstellen sollte. <text:s/>Herr Heinl schlägt vor, die Anzahl der Ausgaben für ein Test Jahr auf vier Ausgaben zu reduzieren. <text:s/>Gelten würde dies ab 1.1.27. Herr Meier wirft ein, es hätte früher schon mal eine Reduzierung auf vier Ausgaben gegeben mit dem Ergebnis, dass die Berichte zeitlich stark verzögert rauskamen. Herr Meier spricht sich für die Digitalisierung des Heftes in der Zukunft aus. Herr Scheuerer sagt andere Vereine beneiden den DCN um das grüne Blatt, er selbst würde öfters in alten Heften etwas nachlesen. <text:s/>Weiterhin stellt er fest, dass die Webseite unzureichend gepflegt ist. </text:p>
      <text:p text:style-name="P1">Frau Dr. Duschner lässt die Versammlung darüber abstimmen, ob für ein Jahr probeweise die Anzahl der Erscheinungen des grünen Blattes auf vier Ausgaben reduziert werden soll. 24 Stimmen bejahen dies, was die Mehrheit darstellt. </text:p>
      <text:p text:style-name="P1">Herr Brückner hätte gerne einen anderen Stichtag als den 1.1.27, Herr Heinl und andere schlagen den 1.2.27 als Erscheinung des ersten Heftes vor und dann weiter im 3 Monate Rhythmus. Man einigt sich auf den 1.2.2027 als erstes Erscheinungsdatum 2027. </text:p>
      <text:p text:style-name="P2"/>
      <text:p text:style-name="P2">Top 5 Berichte der Obleute</text:p>
      <text:list xml:id="list5819875425093384042" text:style-name="WWNum5">
        <text:list-item>
          <text:p text:style-name="P11">Zuchtwesen</text:p>
        </text:list-item>
      </text:list>
      <text:p text:style-name="P1">Frau Dr. Grün berichtet das 2025 insgesamt 437 Welpen gefallen sind, davon 220 Rüden und 217 Hündinnen. Auf die Größen verteilt sind 75 % <text:s/>Standart, 23 % Zwerge sowie 2 % Kaninchenteckel gefallen. Bei den Haararten sind 73 % Rauhaar, 23 % Kurzhaar <text:s/>und 4 % Langhaarteckel gefallen. Am häufigsten gezüchtet im DCN ist der Standard Rauhaarteckel. </text:p>
      <text:p text:style-name="P1">Die häufigste Zuchtbeobachtung ist mit 19 Fällen die Zuchtbeobachtung Hoden, 13 hatten Canini Engstand, 11 Nabelbruch, 8 Vor- oder Kreuzbiss, 8 Zahnunterzahl und 6 Hunde hatten einen Rutenfehler.</text:p>
      <text:p text:style-name="P1">2025 gab es im DCN 13 Zwingerneuanmeldungen, dass ist verglichen mit dem Vorjahr ein deutlicher Anstieg (lediglich 6). Frau Dr. Grün wünscht allen Züchtern viel Erfolg für das Jahr 2026, sodass viele gesunde Teckel das Licht der Welt erblicken und ihren Besitzern viel Freude bereiten. </text:p>
      <text:p text:style-name="P1">Im letzten Jahr haben weitere Themen wie die Novellierung des Tierschutzgesetzes / Qualzuchtmerkmale, Ausstellungsverbote und das Rückenscreening das Zuchtwesen beschäftigt. </text:p>
      <text:p text:style-name="P1">Im März letzten Jahres fand eine Onlineschulung zum Thema Zucht und Eintragungsbestimmungen mit viel positiver Resonanz statt. Die Sektion Ansbach hat diese Schulung als geselligen Abend genutzt. </text:p>
      <text:p text:style-name="P1">Geplant ist ein E-Mail – Verteiler für die Züchter über Neuerungen im DCN. Frau Dr. Grün ruft die Gruppenzuchtwarte auf E-Mail-Adressen von interessierten Züchtern zu sammeln. <text:soft-page-break/>Ebenfalls wird über Seminare für Neuzüchter nachgedacht, auch hierfür könnte ein E-Mail-Verteiler erstellt werden. <text:s/></text:p>
      <text:list xml:id="list30342120" text:continue-numbering="true" text:style-name="WWNum5">
        <text:list-item>
          <text:p text:style-name="P11">Ausstellungswesen: entfallen</text:p>
        </text:list-item>
        <text:list-item>
          <text:p text:style-name="P11">Gebrauchswesen</text:p>
        </text:list-item>
      </text:list>
      <text:p text:style-name="P1">Im Jahr 2025 haben 36 Prüfungen im DCN stattgefunden mit 170 geprüften Hunden. <text:s/>Die Anzahl der Prüfungen im Vergleich zu den Vorjahren ist rückläufig. <text:s/>Von den 36 durchgeführten Prüfungen fanden 15 in der Sektion Würzburg statt, gefolgt von Ansbach mit 12 Prüfungen und Coburg mit 9 Prüfungen. <text:s/>Herr Jehle ist Richteranwärter. Die Beteiligung an der im Frühjahr 2026 durchgeführten Fuchswoche war recht verhalten. Gewonnen hat die Sektion Ansbach, der Pokal wird noch überreicht. </text:p>
      <text:p text:style-name="P1">Die Inter VP anlässlich des Jubiläums wird in der Sektion Würzburg abgehalten. Es konnten Richter aus Österreich und der Schweiz gewonnen werden. Es ist ein grüner Abend geplant, Vorschläge für Ehrengäste aus den Sektionen werden gesammelt. Die Inter VP wird im DTK-Heft veröffentlich, insgesamt können 18 Gespanne teilnehmen. </text:p>
      <text:p text:style-name="P1">Spurlautprüfungen können künftig nur noch bis Ende März stattfinden, diesjährig zum ersten Mal. Nachteil ist die fehlende Vegetation und fehlender Hasenbestand. Es soll einen Antrag fürs kommende Jahr geben Spurlautprüfungen auch wieder später durchführen zu können. <text:s/>Herr Latzel bedankt sich bei allen die bei der Durchführung der Landesverbandsprüfungen geholfen haben. </text:p>
      <text:p text:style-name="P1">Frau Glitz spricht die Problematik mit PETA an Schliefanlagen an. Zur Corona Zeit führt sie an waren nur kleine Prüfungsgruppen an der Schliefanlage vor Ort, für die Zukunft würde sie sich kleinere Prüfungsgruppen bei Bauprüfungen wünschen.</text:p>
      <text:p text:style-name="P1">Herr Dr. Schmidt regt einen E-Mail-Verteiler an die Gebrauchsleute der Sektionen an, um einen kontinuierlichen Informationsfluss zu erreichen mit allen Änderungen im Gebrauchswesen. Ebenso regt Herr Dr. Schmidt an als DCN einen eigenständigen Antrag für Mittel aus der Jagdabgabe bei der Behörde zu Stellen. Antrag bis Ende Mai ans Wirtschaftsministerium für Aufwandsentschädigungen. </text:p>
      <text:list xml:id="list30362994" text:continue-numbering="true" text:style-name="WWNum5">
        <text:list-item>
          <text:p text:style-name="P11">Begleithundewesen</text:p>
        </text:list-item>
      </text:list>
      <text:p text:style-name="P1">Im Jahr 2025 fanden im DCN Nordbayern 2 BHPS-Prüfungen und 12 BHP-Prüfungen statt. Gemeldet bei BHPS waren 10 Teckel und 81 Hunde. BHP 57 Teckel und 24 andere Rassen. In sieben Sektionen wurden Prüfungen abgehalten, alle Hunde haben bestanden. </text:p>
      <text:p text:style-name="P1">Vom 7.3.-9.3.26 war ein BHP-Ausbilderlehrgang angesetzt, der leider auf Grund von Absagen und dadurch geringer Teilnehmerzahl abgesagt werden musste. <text:s/>Es fanden drei Obleutetreffen statt. Im DCN gibt es zwei neue BHP – Ausbilder, der Lehrgang dazu fand in Baden-Württemberg statt. Landessieger BHP ist für den 10.10.2026 angesetzt. </text:p>
      <text:p text:style-name="P2"/>
      <text:p text:style-name="P2">Top 6 Berichte der Sektionsvorsitzenden</text:p>
      <text:p text:style-name="P7">Ansbach:</text:p>
      <text:p text:style-name="P1"><text:soft-page-break/>In der Sektion läuft alles wie gewohnt gut. Die Prüfungen werden gut angenommen und sind ausgebucht. Der aktuelle Gebrauchssieger kommt aus der Sektion Ansbach. </text:p>
      <text:p text:style-name="P7">Bayreuth:</text:p>
      <text:p text:style-name="P1">Die Sektion hat wenig Mitglieder, dennoch konnte erfreulicherweise eine BHP mit drei Dackeln abgehalten werden. </text:p>
      <text:p text:style-name="P7">Coburg:</text:p>
      <text:p text:style-name="P1">Die Sektion Coburg feierte im letzten Jahr Jubiläum. Es gab neben BHP und Gebrauchsprüfungen diverse Veranstaltungen wie das Grillfest und Dackelwanderungen. Besonders hervorzuheben war das Dackelrennen an neuer Lokation. Diese Veranstaltung war mit rund 500 Besuchern ein voller Erfolg. <text:s/>Herr Brückner beklagt, dass Teilnehmer von Gebrauchsprüfungen die Teilnahme kurzfristig absagen. Wer seinen Hund zur Prüfung meldet, muss auch bei Nichtteilnahme die Prüfungsgebühr entrichten. </text:p>
      <text:p text:style-name="P7">Etzelwang:</text:p>
      <text:p text:style-name="P1">Auch in der Sektion Etzelwang läuft alles gewohnt gut. Es fanden BHP, BHPS-Prüfungen sowie Zuchtschau und Dackelrennen statt. </text:p>
      <text:p text:style-name="P7">Marktredwitz:</text:p>
      <text:p text:style-name="P1">In der Sektion Marktredwitz läuft es gut bis hervorragend. Es gibt viele neue junge und engagierte Mitglieder. Am 31.5.26 findet eine Jubiläumszuchtschau in Marktredwitz statt. Sektionsabende werden sehr gut angenommen. </text:p>
      <text:p text:style-name="P7">Nürnberg:</text:p>
      <text:p text:style-name="P1">Auch in der Sektion Nürnberg verläuft alles gut. Es werden Zuchtschau, Wassertest und Schussfestigkeit durchgeführt. </text:p>
      <text:p text:style-name="P7">Oberpfalz: </text:p>
      <text:p text:style-name="P1">Es läuft nicht so gut wie früher, aber man ist dennoch zufrieden. Vereinstreffen werden gut besucht. Die Gebrauchsprüfung ist nicht mehr so gut besucht. Auf Grund eines Konfliktes mit einem Revierinhaber im letzten Jahr kann keine Spurlautprüfung stattfinden. In der Sektionsführung steht ein Generationenwechsel bevor, die bisherigen Vorsitzenden treten nicht mehr zur Neuwahl an. Eine mögliche neue Vorstandschaft wird bis zur Neuwahl angelernt und auch weiterhin unterstützt. </text:p>
      <text:p text:style-name="P7">Rhön-Saale:</text:p>
      <text:p text:style-name="P1">Im vergangenen Jahr fand eine Spurlaut Prüfung statt, für dieses Jahr wurde sie leider abgesagt. In der Sektion ist es ruhig geworden, für die Neuwahl wird eine neue Vorstandschaft gesucht. </text:p>
      <text:p text:style-name="P7">Würzburg: </text:p>
      <text:p text:style-name="P1">Gebrauchslehrgänge sind gut belegt, für das kommende Jahr ist ein Gebrauchsseminar in Abtswind geplant. Die Mitgliederzahlen sind stabil, die Sektion steht gut da. </text:p>
      <text:p text:style-name="P1"><text:soft-page-break/></text:p>
      <text:p text:style-name="P2">Top 7 Anträge</text:p>
      <text:p text:style-name="P1">Der Arbeitskreis Satzung hat einen Satzungsentwurf ausgearbeitet. Dieser Satzungsentwurf soll rechtlich geprüft werden und dann in einer Gesamtvorstandssitzung besprochen werden. </text:p>
      <text:p text:style-name="P1">Frau Rühr führt an, dass mit der neuen Satzung die Posten für Schriftführer und Kassier erleichtert werden sollen. Frau Vetter fände es schade, wenn nur mit Geldfluss Posten im Verein übernommen werden. </text:p>
      <text:p text:style-name="P1">Es wird darüber abgestimmt, ob der Arbeitskreis Satzung und die Satzungsänderung mit in die nächste Gesamtvorstandssitzung genommen werden soll. Dies wird einstimmig angenommen. Herr Dr. Schmidt schlägt vor einen Juristen mit zu der Sitzung zu nehmen. Man einigt sich darauf den Satzungsentwurf vor der Sitzung rechtlich prüfen zu lassen. </text:p>
      <text:p text:style-name="P1"/>
      <text:p text:style-name="P2">Top 8 Ort der nächsten Delegiertenversammlung</text:p>
      <text:p text:style-name="P3">10.4.2027 10 Uhr Schießhaus Erlenstegen wie gehabt</text:p>
      <text:p text:style-name="P3"/>
      <text:p text:style-name="P2">Top 9 Verschiedenes</text:p>
      <text:p text:style-name="P1">Herr Latzel fragt, ob seine Sektion im kommenden Jahr einen Delegierten mehr hat. Frau Vetter führt an, dass der Mitgliedstand zum 31.12.26 entscheidend ist. </text:p>
      <text:p text:style-name="P1">Frau Dr. Duschner bedankt sich für die harmonische Sitzung und schließt die Versammlung um 13.30 Uhr. </text:p>
      <text:p text:style-name="P8"/>
      <text:p text:style-name="P12"/>
      <text:p text:style-name="P12">Dr. Sabine Duschner<text:tab/><text:tab/><text:tab/><text:tab/><text:tab/>Frederike </text:p>
      <text:p text:style-name="P12">1. Vorsitzende<text:tab/><text:tab/><text:tab/><text:tab/><text:tab/><text:tab/>Schriftführeri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Mangal1" svg:font-family="Mangal"/>
    <style:font-face style:name="Aptos" svg:font-family="Aptos" style:font-family-generic="roman" style:font-pitch="variable"/>
    <style:font-face style:name="Aptos Display" svg:font-family="'Aptos Display'"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fo:line-height="115%"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en" style:country-asian="US" style:font-size-complex="12pt" style:language-complex="ar" style:country-complex="SA"/>
    </style:default-style>
    <style:default-style style:family="paragraph">
      <style:paragraph-properties fo:margin-top="0cm" fo:margin-bottom="0.282cm" fo:line-height="115%" fo:hyphenation-ladder-count="no-limit" style:text-autospace="ideograph-alpha" style:punctuation-wrap="hanging" style:line-break="strict" style:tab-stop-distance="1.249cm" style:writing-mode="page"/>
      <style:text-properties style:use-window-font-color="true" style:font-name="Aptos" fo:font-size="12pt" fo:language="de" fo:country="DE" style:letter-kerning="true" style:font-name-asian="SimSun" style:font-size-asian="12pt" style:language-asian="en" style:country-asian="US" style:font-name-complex="Tahoma" style:font-size-complex="12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Heading_20_1" style:display-name="Heading 1" style:family="paragraph" style:parent-style-name="Standard" style:next-style-name="Text_20_body" style:default-outline-level="1" style:list-style-name="Outline" style:class="text">
      <style:paragraph-properties fo:margin-top="0.635cm" fo:margin-bottom="0.141cm" fo:keep-together="always" fo:keep-with-next="always"/>
      <style:text-properties fo:color="#0f4761" style:font-name="Aptos Display" fo:font-size="20pt" style:font-size-asian="20pt" style:font-size-complex="20pt"/>
    </style:style>
    <style:style style:name="Heading_20_2" style:display-name="Heading 2" style:family="paragraph" style:parent-style-name="Standard" style:next-style-name="Text_20_body" style:default-outline-level="2" style:list-style-name="Outline" style:class="text">
      <style:paragraph-properties fo:margin-top="0.282cm" fo:margin-bottom="0.141cm" fo:keep-together="always" fo:keep-with-next="always"/>
      <style:text-properties fo:color="#0f4761" style:font-name="Aptos Display" fo:font-size="16pt" style:font-size-asian="16pt" style:font-size-complex="16pt"/>
    </style:style>
    <style:style style:name="Heading_20_3" style:display-name="Heading 3" style:family="paragraph" style:parent-style-name="Standard" style:next-style-name="Text_20_body" style:default-outline-level="3" style:list-style-name="Outline" style:class="text">
      <style:paragraph-properties fo:margin-top="0.282cm" fo:margin-bottom="0.141cm" fo:keep-together="always" fo:keep-with-next="always"/>
      <style:text-properties fo:color="#0f4761" fo:font-size="14pt" style:font-size-asian="14pt" style:font-size-complex="14pt"/>
    </style:style>
    <style:style style:name="Heading_20_4" style:display-name="Heading 4" style:family="paragraph" style:parent-style-name="Standard" style:next-style-name="Text_20_body" style:default-outline-level="4" style:list-style-name="Outline" style:class="text">
      <style:paragraph-properties fo:margin-top="0.141cm" fo:margin-bottom="0.071cm" fo:keep-together="always" fo:keep-with-next="always"/>
      <style:text-properties fo:color="#0f4761" fo:font-style="italic" style:font-style-asian="italic" style:font-style-complex="italic"/>
    </style:style>
    <style:style style:name="Heading_20_5" style:display-name="Heading 5" style:family="paragraph" style:parent-style-name="Standard" style:next-style-name="Text_20_body" style:default-outline-level="5" style:list-style-name="Outline" style:class="text">
      <style:paragraph-properties fo:margin-top="0.141cm" fo:margin-bottom="0.071cm" fo:keep-together="always" fo:keep-with-next="always"/>
      <style:text-properties fo:color="#0f4761"/>
    </style:style>
    <style:style style:name="Heading_20_6" style:display-name="Heading 6" style:family="paragraph" style:parent-style-name="Standard" style:next-style-name="Text_20_body" style:default-outline-level="6" style:list-style-name="Outline" style:class="text">
      <style:paragraph-properties fo:margin-top="0.071cm" fo:margin-bottom="0cm" fo:keep-together="always" fo:keep-with-next="always"/>
      <style:text-properties fo:color="#595959" fo:font-style="italic" style:font-style-asian="italic" style:font-style-complex="italic"/>
    </style:style>
    <style:style style:name="Heading_20_7" style:display-name="Heading 7" style:family="paragraph" style:parent-style-name="Standard" style:next-style-name="Text_20_body" style:default-outline-level="7" style:list-style-name="Outline" style:class="text">
      <style:paragraph-properties fo:margin-top="0.071cm" fo:margin-bottom="0cm" fo:keep-together="always" fo:keep-with-next="always"/>
      <style:text-properties fo:color="#595959"/>
    </style:style>
    <style:style style:name="Heading_20_8" style:display-name="Heading 8" style:family="paragraph" style:parent-style-name="Standard" style:next-style-name="Text_20_body" style:default-outline-level="8" style:list-style-name="Outline" style:class="text">
      <style:paragraph-properties fo:margin-top="0cm" fo:margin-bottom="0cm" fo:keep-together="always" fo:keep-with-next="always"/>
      <style:text-properties fo:color="#272727" fo:font-style="italic" style:font-style-asian="italic" style:font-style-complex="italic"/>
    </style:style>
    <style:style style:name="Heading_20_9" style:display-name="Heading 9" style:family="paragraph" style:parent-style-name="Standard" style:next-style-name="Text_20_body" style:default-outline-level="9" style:list-style-name="Outline" style:class="text">
      <style:paragraph-properties fo:margin-top="0cm" fo:margin-bottom="0cm" fo:keep-together="always" fo:keep-with-next="always"/>
      <style:text-properties fo:color="#272727"/>
    </style:style>
    <style:style style:name="Title" style:family="paragraph" style:parent-style-name="Standard" style:next-style-name="Subtitle" style:default-outline-level="" style:list-style-name="" style:class="chapter">
      <style:paragraph-properties fo:margin-top="0cm" fo:margin-bottom="0.141cm" fo:line-height="100%" fo:text-align="start" style:justify-single-word="false"/>
      <style:text-properties style:font-name="Aptos Display" fo:font-size="28pt" fo:letter-spacing="-0.018cm" fo:font-weight="bold" style:letter-kerning="true" style:font-size-asian="28pt" style:font-weight-asian="bold" style:font-size-complex="28pt" style:font-weight-complex="bold"/>
    </style:style>
    <style:style style:name="Subtitle" style:family="paragraph" style:parent-style-name="Standard" style:next-style-name="Text_20_body" style:default-outline-level="" style:list-style-name="" style:class="chapter">
      <style:paragraph-properties fo:text-align="start" style:justify-single-word="false"/>
      <style:text-properties fo:color="#595959" fo:font-size="14pt" fo:letter-spacing="0.026cm" fo:font-style="italic" style:font-size-asian="14pt" style:font-style-asian="italic" style:font-size-complex="14pt" style:font-style-complex="italic"/>
    </style:style>
    <style:style style:name="Quote" style:family="paragraph" style:parent-style-name="Standard" style:default-outline-level="" style:list-style-name="">
      <style:paragraph-properties fo:margin-top="0.282cm" fo:margin-bottom="0.282cm" fo:text-align="center" style:justify-single-word="false"/>
      <style:text-properties fo:color="#404040" fo:font-style="italic" style:font-style-asian="italic" style:font-style-complex="italic"/>
    </style:style>
    <style:style style:name="List_20_Paragraph" style:display-name="List Paragraph" style:family="paragraph" style:parent-style-name="Standard" style:default-outline-level="" style:list-style-name="">
      <style:paragraph-properties fo:margin-left="1.27cm" fo:margin-right="0cm" fo:text-indent="0cm" style:auto-text-indent="false"/>
    </style:style>
    <style:style style:name="Intense_20_Quote" style:display-name="Intense Quote" style:family="paragraph" style:parent-style-name="Standard" style:default-outline-level="" style:list-style-name="">
      <style:paragraph-properties fo:margin-left="1.524cm" fo:margin-right="1.524cm" fo:margin-top="0.635cm" fo:margin-bottom="0.635cm" fo:text-align="center" style:justify-single-word="false" fo:text-indent="0cm" style:auto-text-indent="false" fo:padding-left="0cm" fo:padding-right="0cm" fo:padding-top="0.353cm" fo:padding-bottom="0.353cm" fo:border-left="none" fo:border-right="none" fo:border-top="0.018cm solid #0f4761" fo:border-bottom="0.018cm solid #0f4761"/>
      <style:text-properties fo:color="#0f4761" fo:font-style="italic" style:font-style-asian="italic" style:font-style-complex="italic"/>
    </style:style>
    <style:style style:name="Header" style:family="paragraph" style:parent-style-name="Standard" style:default-outline-level="" style:list-style-name="" style:class="extra">
      <style:paragraph-properties fo:margin-top="0cm" fo:margin-bottom="0cm" fo:line-height="100%" text:number-lines="false" text:line-number="0">
        <style:tab-stops>
          <style:tab-stop style:position="8.001cm" style:type="center"/>
          <style:tab-stop style:position="16.002cm" style:type="right"/>
        </style:tab-stops>
      </style:paragraph-properties>
    </style:style>
    <style:style style:name="Footer" style:family="paragraph" style:parent-style-name="Standard" style:default-outline-level="" style:list-style-name="" style:class="extra">
      <style:paragraph-properties fo:margin-top="0cm" fo:margin-bottom="0cm" fo:line-height="100%" text:number-lines="false" text:line-number="0">
        <style:tab-stops>
          <style:tab-stop style:position="8.001cm" style:type="center"/>
          <style:tab-stop style:position="16.002cm" style:type="right"/>
        </style:tab-stops>
      </style:paragraph-properties>
    </style:style>
    <style:style style:name="Default_20_Paragraph_20_Font" style:display-name="Default Paragraph Font" style:family="text"/>
    <style:style style:name="Überschrift_20_1_20_Zchn" style:display-name="Überschrift 1 Zchn" style:family="text" style:parent-style-name="Default_20_Paragraph_20_Font">
      <style:text-properties fo:color="#0f4761" style:font-name="Aptos Display" fo:font-size="20pt" style:font-size-asian="20pt" style:font-size-complex="20pt"/>
    </style:style>
    <style:style style:name="Überschrift_20_2_20_Zchn" style:display-name="Überschrift 2 Zchn" style:family="text" style:parent-style-name="Default_20_Paragraph_20_Font">
      <style:text-properties fo:color="#0f4761" style:font-name="Aptos Display" fo:font-size="16pt" style:font-size-asian="16pt" style:font-size-complex="16pt"/>
    </style:style>
    <style:style style:name="Überschrift_20_3_20_Zchn" style:display-name="Überschrift 3 Zchn" style:family="text" style:parent-style-name="Default_20_Paragraph_20_Font">
      <style:text-properties fo:color="#0f4761" fo:font-size="14pt" style:font-size-asian="14pt" style:font-size-complex="14pt"/>
    </style:style>
    <style:style style:name="Überschrift_20_4_20_Zchn" style:display-name="Überschrift 4 Zchn" style:family="text" style:parent-style-name="Default_20_Paragraph_20_Font">
      <style:text-properties fo:color="#0f4761" fo:font-style="italic" style:font-style-asian="italic" style:font-style-complex="italic"/>
    </style:style>
    <style:style style:name="Überschrift_20_5_20_Zchn" style:display-name="Überschrift 5 Zchn" style:family="text" style:parent-style-name="Default_20_Paragraph_20_Font">
      <style:text-properties fo:color="#0f4761"/>
    </style:style>
    <style:style style:name="Überschrift_20_6_20_Zchn" style:display-name="Überschrift 6 Zchn" style:family="text" style:parent-style-name="Default_20_Paragraph_20_Font">
      <style:text-properties fo:color="#595959" fo:font-style="italic" style:font-style-asian="italic" style:font-style-complex="italic"/>
    </style:style>
    <style:style style:name="Überschrift_20_7_20_Zchn" style:display-name="Überschrift 7 Zchn" style:family="text" style:parent-style-name="Default_20_Paragraph_20_Font">
      <style:text-properties fo:color="#595959"/>
    </style:style>
    <style:style style:name="Überschrift_20_8_20_Zchn" style:display-name="Überschrift 8 Zchn" style:family="text" style:parent-style-name="Default_20_Paragraph_20_Font">
      <style:text-properties fo:color="#272727" fo:font-style="italic" style:font-style-asian="italic" style:font-style-complex="italic"/>
    </style:style>
    <style:style style:name="Überschrift_20_9_20_Zchn" style:display-name="Überschrift 9 Zchn" style:family="text" style:parent-style-name="Default_20_Paragraph_20_Font">
      <style:text-properties fo:color="#272727"/>
    </style:style>
    <style:style style:name="Titel_20_Zchn" style:display-name="Titel Zchn" style:family="text" style:parent-style-name="Default_20_Paragraph_20_Font">
      <style:text-properties style:font-name="Aptos Display" fo:font-size="28pt" fo:letter-spacing="-0.018cm" style:letter-kerning="true" style:font-size-asian="28pt" style:font-size-complex="28pt"/>
    </style:style>
    <style:style style:name="Untertitel_20_Zchn" style:display-name="Untertitel Zchn" style:family="text" style:parent-style-name="Default_20_Paragraph_20_Font">
      <style:text-properties fo:color="#595959" fo:font-size="14pt" fo:letter-spacing="0.026cm" style:font-size-asian="14pt" style:font-size-complex="14pt"/>
    </style:style>
    <style:style style:name="Zitat_20_Zchn" style:display-name="Zitat Zchn" style:family="text" style:parent-style-name="Default_20_Paragraph_20_Font">
      <style:text-properties fo:color="#404040" fo:font-style="italic" style:font-style-asian="italic" style:font-style-complex="italic"/>
    </style:style>
    <style:style style:name="Intense_20_Emphasis" style:display-name="Intense Emphasis" style:family="text" style:parent-style-name="Default_20_Paragraph_20_Font">
      <style:text-properties fo:color="#0f4761" fo:font-style="italic" style:font-style-asian="italic" style:font-style-complex="italic"/>
    </style:style>
    <style:style style:name="Intensives_20_Zitat_20_Zchn" style:display-name="Intensives Zitat Zchn" style:family="text" style:parent-style-name="Default_20_Paragraph_20_Font">
      <style:text-properties fo:color="#0f4761" fo:font-style="italic" style:font-style-asian="italic" style:font-style-complex="italic"/>
    </style:style>
    <style:style style:name="Intense_20_Reference" style:display-name="Intense Reference" style:family="text" style:parent-style-name="Default_20_Paragraph_20_Font">
      <style:text-properties fo:font-variant="small-caps" fo:color="#0f4761" fo:letter-spacing="0.009cm" fo:font-weight="bold" style:font-weight-asian="bold" style:font-weight-complex="bold"/>
    </style:style>
    <style:style style:name="Kopfzeile_20_Zchn" style:display-name="Kopfzeile Zchn" style:family="text" style:parent-style-name="Default_20_Paragraph_20_Font"/>
    <style:style style:name="Fußzeile_20_Zchn" style:display-name="Fußzeile Zchn" style:family="text" style:parent-style-name="Default_20_Paragraph_20_Fon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a">
        <style:list-level-properties text:list-level-position-and-space-mode="label-alignment">
          <style:list-level-label-alignment text:label-followed-by="listtab" fo:text-indent="-0.635cm" fo:margin-left="1.90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17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445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71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98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8.25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9.525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795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suffix=".)" style:num-format="a">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a">
        <style:list-level-properties text:list-level-position-and-space-mode="label-alignment">
          <style:list-level-label-alignment text:label-followed-by="listtab" fo:text-indent="-0.635cm" fo:margin-left="1.905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3.175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4.445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715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98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8.25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9.525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795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499cm" fo:margin-bottom="1.249cm" fo:margin-left="2.499cm" fo:margin-right="2.499cm" style:writing-mode="lr-tb" style:layout-grid-color="#c0c0c0" style:layout-grid-lines="40"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header-footer-properties fo:min-height="0.751cm" fo:margin-left="0cm" fo:margin-right="0cm" fo:margin-top="0.651cm" style:dynamic-spacing="true"/>
      </style:footer-style>
    </style:page-layout>
  </office:automatic-styles>
  <office:master-styles>
    <style:master-page style:name="Standard" style:page-layout-name="Mpm1">
      <style:footer>
        <text:p text:style-name="Footer"><text:page-number text:select-page="current">3</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Friederike Reuss</meta:initial-creator>
    <dc:creator>Sabine Duschner</dc:creator>
    <meta:editing-cycles>10</meta:editing-cycles>
    <meta:creation-date>2026-04-20T09:47:00</meta:creation-date>
    <dc:date>2026-07-20T10:07:12.55</dc:date>
    <meta:editing-duration>PT19M18S</meta:editing-duration>
    <meta:generator>OpenOffice/4.1.5$Win32 OpenOffice.org_project/415m1$Build-9789</meta:generator>
    <meta:document-statistic meta:table-count="0" meta:image-count="0" meta:object-count="0" meta:page-count="8" meta:paragraph-count="98" meta:word-count="2642" meta:character-count="18811"/>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